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loext:graphic-properties draw:fill="solid" draw:fill-color="#ffffff"/>
      <style:paragraph-properties fo:margin-top="0.0835in" fo:margin-bottom="0in" loext:contextual-spacing="false" fo:line-height="108%" fo:background-color="#ffffff"/>
    </style:style>
    <style:style style:name="P2" style:family="paragraph" style:parent-style-name="Standard">
      <loext:graphic-properties draw:fill="solid" draw:fill-color="#ffffff"/>
      <style:paragraph-properties fo:margin-top="0.0835in" fo:margin-bottom="0in" loext:contextual-spacing="false" fo:line-height="108%" fo:background-color="#ffffff"/>
      <style:text-properties fo:color="#1c2b33"/>
    </style:style>
    <style:style style:name="P3" style:family="paragraph" style:parent-style-name="Standard" style:master-page-name="Standard">
      <loext:graphic-properties draw:fill="solid" draw:fill-color="#ffffff"/>
      <style:paragraph-properties fo:margin-top="0.0835in" fo:margin-bottom="0in" loext:contextual-spacing="false" fo:line-height="108%" style:page-number="1" fo:background-color="#ffffff"/>
    </style:style>
    <style:style style:name="T1" style:family="text">
      <style:text-properties fo:color="#1c2b3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bookmark text:name="_4wc4ogvsxq1j"/><text:span text:style-name="T1">Nasza fundacja nazywa się Terra Desolata.</text:span></text:p>
      <text:p text:style-name="P1"><text:bookmark text:name="_btifw54hdlol"/><text:span text:style-name="T1">Fundacja to grupa ludzi, którzy działają w jakiejś sprawie. </text:span></text:p>
      <text:p text:style-name="P1"><text:bookmark text:name="_ntf00vgmfod"/><text:span text:style-name="T1">W naszej Fundacji są ludzie, którzy zajmują się archeologią. </text:span></text:p>
      <text:p text:style-name="P1"><text:bookmark text:name="_n36ebn7ivu19"/><text:span text:style-name="T1">Archeologia to nauka, która łączy się z historią. </text:span></text:p>
      <text:p text:style-name="P1"><text:bookmark text:name="_8fst8d4zz154"/><text:span text:style-name="T1">Archeolodzy to badacze, którzy odkopują w ziemi stare przedmioty (zabytki).</text:span></text:p>
      <text:p text:style-name="P1"><text:bookmark text:name="_o21ttucs31zu"/><text:span text:style-name="T1">Mogą znaleźć także ślady po ludziach, którzy kiedyś mieszkali na tym terenie.</text:span></text:p>
      <text:p text:style-name="P1"><text:bookmark text:name="_rourlra84jx"/><text:span text:style-name="T1">W ten sposób możemy dowiedzieć się, jak wyglądało ich życie.</text:span></text:p>
      <text:p text:style-name="P1"><text:bookmark text:name="_l6900ojgskzx"/><text:span text:style-name="T1">Teraz chcemy opowiedzieć o projekcie, który aktualnie prowadzimy.</text:span></text:p>
      <text:p text:style-name="P1"><text:bookmark text:name="_swbtmiflz9vu"/><text:span text:style-name="T1">Projekt to działanie w konkretnej sprawie.</text:span></text:p>
      <text:p text:style-name="P1"><text:bookmark text:name="_32acsubkmyg8"/><text:span text:style-name="T1">Naszym projektem jest Festiwal naukowy Reakcja.</text:span></text:p>
      <text:p text:style-name="P1"><text:bookmark text:name="_gfdxl492d3n6"/><text:span text:style-name="T1">Słowo reakcja ma dużo znaczeń na przykład: to zrobienie czegoś w odpowiedzi na coś , czyli odpisanie na SMS albo płacz po skaleczeniu się, w chemii na przykład połączenie wody i oleju.</text:span></text:p>
      <text:p text:style-name="P1"><text:bookmark text:name="_txnsedxi49sc"/><text:span text:style-name="T1">Festiwal Reakcja to dwa dni imprezy na Rynku i w Domu Kultury w Olecku.</text:span></text:p>
      <text:p text:style-name="P1"><text:bookmark text:name="_7lw2hrsx2b0h"/><text:span text:style-name="T1">Pierwszy dzień to głównie zajęcia dla szkół, ale też stoiska na Rynku. </text:span></text:p>
      <text:p text:style-name="P1"><text:bookmark text:name="_15728pcu8xa7"/><text:span text:style-name="T1">Drugi to stoiska, opowieści i zabawy dla wszystkich na Rynku.</text:span></text:p>
      <text:p text:style-name="P1"><text:bookmark text:name="_ids3xogtmbaa"/><text:span text:style-name="T1">Zapraszamy, jeśli lubisz naukę, historię, zabawy i gry na dworze!</text:span></text:p>
      <text:p text:style-name="P2"><text:bookmark text:name="_5emlzad9hdjc"/></text:p>
      <text:p text:style-name="P2"><text:bookmark text:name="_t5b92jrelq0a"/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pl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pl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normal" style:font-name-asian="Arial1" style:font-family-asian="Arial" style:font-family-generic-asian="system" style:font-pitch-asian="variable" style:font-size-asian="26pt" style:font-style-asian="normal" style:font-weight-asian="normal" style:font-name-complex="Arial1" style:font-family-complex="Arial" style:font-family-generic-complex="system" style:font-pitch-complex="variable" style:font-size-complex="26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5" meta:word-count="162" meta:character-count="1030" meta:non-whitespace-character-count="879"/>
    <meta:generator>LibreOfficeDev/6.0.5.2$Linux_X86_64 LibreOffice_project/</meta:generator>
  </office:meta>
</office:document-meta>
</file>